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6.2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9.8pt" style:use-optimal-row-height="true" fo:break-before="auto"/>
    </style:style>
    <style:style style:name="ro6" style:family="table-row">
      <style:table-row-properties style:row-height="15.4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 table:style-name="ce2"/>
        </table:table-row>
        <table:table-row table:style-name="ro4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 table:style-name="ce2"/>
        </table:table-row>
        <table:table-row table:style-name="ro4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 table:style-name="ce2"/>
        </table:table-row>
        <table:table-row table:style-name="ro4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8">
          <table:table-cell table:number-columns-repeated="16384"/>
        </table:table-row>
        <table:table-row table:style-name="ro8">
          <table:table-cell table:style-name="ce15"/>
          <table:table-cell table:number-columns-repeated="16383" table:style-name="ce2"/>
        </table:table-row>
        <table:table-row table:number-rows-repeated="104851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ax Syu 許文耀</meta:initial-creator>
    <dc:creator>klgsh312</dc:creator>
    <meta:creation-date>2026-08-11T01:29:57Z</meta:creation-date>
    <dc:date>2026-08-24T06:22:21Z</dc:date>
  </office:meta>
</office:document-meta>
</file>